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14pt"/>
    </style:style>
    <style:style style:name="P2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4" style:family="table-column">
      <style:table-column-properties style:column-width="0.8826in"/>
    </style:style>
    <style:style style:name="TableColumn5" style:family="table-column">
      <style:table-column-properties style:column-width="1.2604in"/>
    </style:style>
    <style:style style:name="TableColumn6" style:family="table-column">
      <style:table-column-properties style:column-width="1.9881in"/>
    </style:style>
    <style:style style:name="TableColumn7" style:family="table-column">
      <style:table-column-properties style:column-width="2.5604in"/>
    </style:style>
    <style:style style:name="Table3" style:family="table">
      <style:table-properties style:width="6.6916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 fo:margin-left="0.1187in" fo:text-indent="-0.118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</style:style>
    <style:style style:name="T24" style:parent-style-name="預設段落字型" style:family="text">
      <style:text-properties style:font-name="標楷體" style:font-name-asian="標楷體" fo:font-size="48pt" style:font-size-asian="48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27" style:parent-style-name="清單段落" style:list-style-name="LFO6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LFO6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LFO6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32" style:parent-style-name="清單段落" style:list-style-name="LFO4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LFO4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list-style-name="LFO4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list-style-name="LFO4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LFO4" style:family="paragraph">
      <style:paragraph-properties fo:line-height="0.3055in" fo:margin-left="0.243in" fo:text-indent="-0.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39" style:parent-style-name="清單段落" style:list-style-name="LFO4" style:family="paragraph">
      <style:paragraph-properties fo:line-height="0.3055in" fo:margin-left="0.243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43" style:parent-style-name="內文" style:family="paragraph">
      <style:paragraph-properties fo:line-height="0.3055in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6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清單段落" style:list-style-name="LFO1" style:family="paragraph">
      <style:paragraph-properties fo:line-height="0.3055in" fo:margin-left="0.2222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9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清單段落" style:list-style-name="LFO1" style:family="paragraph">
      <style:paragraph-properties fo:line-height="0.3055in" fo:margin-left="0.2222in" fo:text-indent="-0.19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清單段落" style:list-style-name="LFO1" style:family="paragraph">
      <style:paragraph-properties fo:line-height="0.3055in" fo:margin-left="0.2222in" fo:text-indent="-0.2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line-height="0.3055in"/>
      <style:text-properties style:font-name="標楷體" style:font-name-asian="標楷體" fo:font-weight="bold" style:font-weight-asian="bold" fo:color="#000000" fo:font-size="14pt" style:font-size-asian="14pt" style:font-size-complex="14pt" fo:background-color="#FFFFFF"/>
    </style:style>
    <style:style style:name="P55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055in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59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</style:style>
    <style:style style:name="T67" style:parent-style-name="預設段落字型" style:family="text">
      <style:text-properties style:font-name="標楷體" style:font-name-asian="標楷體" fo:font-size="28pt" style:font-size-asian="28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</office:automatic-styles>
  <office:body>
    <office:text text:use-soft-page-breaks="true">
      <text:p text:style-name="P1">埔鹽國中115學年度暑假返校日時程表</text:p>
      <text:p text:style-name="P2">時間:115年8月28日(星期五)7:30到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時間</text:p>
          </table:table-cell>
          <table:table-cell table:style-name="TableCell11">
            <text:p text:style-name="P12">導師</text:p>
          </table:table-cell>
          <table:table-cell table:style-name="TableCell13">
            <text:p text:style-name="P14">學務處</text:p>
          </table:table-cell>
          <table:table-cell table:style-name="TableCell15">
            <text:p text:style-name="P16">教務處</text:p>
          </table:table-cell>
        </table:table-row>
        <table:table-row table:style-name="TableRow17">
          <table:table-cell table:style-name="TableCell18">
            <text:p text:style-name="P19">7：30</text:p>
            <text:p text:style-name="P20">～</text:p>
            <text:p text:style-name="P21">9：00</text:p>
          </table:table-cell>
          <table:table-cell table:style-name="TableCell22">
            <text:p text:style-name="P23"><text:span text:style-name="T24">導師時間</text:span></text:p>
          </table:table-cell>
          <table:table-cell table:style-name="TableCell25">
            <text:p text:style-name="P26">訓育組</text:p>
            <text:list text:style-name="LFO6" text:continue-numbering="true">
              <text:list-item>
                <text:p text:style-name="P27">一、二年級社團志願選填卡</text:p>
              </text:list-item>
              <text:list-item>
                <text:p text:style-name="P28">全年級家庭防災卡</text:p>
              </text:list-item>
              <text:list-item>
                <text:p text:style-name="P29">全年級班級幹部表</text:p>
              </text:list-item>
            </text:list>
            <text:p text:style-name="P30"/>
            <text:p text:style-name="P31">衛生組</text:p>
            <text:list text:style-name="LFO4" text:continue-numbering="true">
              <text:list-item>
                <text:p text:style-name="P32">發放各班外掃區位置圖</text:p>
              </text:list-item>
              <text:list-item>
                <text:p text:style-name="P33">環境打掃</text:p>
              </text:list-item>
              <text:list-item>
                <text:p text:style-name="P34">領取不足掃具</text:p>
              </text:list-item>
              <text:list-item>
                <text:p text:style-name="P35">發放生理用品補助調查表</text:p>
              </text:list-item>
              <text:list-item>
                <text:p text:style-name="P36">發放生生有鮮乳調查表</text:p>
              </text:list-item>
            </text:list>
            <text:p text:style-name="P37"/>
            <text:p text:style-name="P38">生教組</text:p>
            <text:list text:style-name="LFO4" text:continue-numbering="true">
              <text:list-item>
                <text:p text:style-name="P39">學生使用手機(3C 電子產品)申請表</text:p>
              </text:list-item>
            </text:list>
            <text:p text:style-name="P40"/>
          </table:table-cell>
          <table:table-cell table:style-name="TableCell41">
            <text:p text:style-name="P42">註冊組</text:p>
            <text:p text:style-name="P43"><text:span text:style-name="T44">全年級</text:span><text:span text:style-name="T45">發放</text:span></text:p>
            <text:list text:style-name="LFO1" text:continue-numbering="true">
              <text:list-item>
                <text:p text:style-name="P46">註冊單、</text:p>
              </text:list-item>
              <text:list-item>
                <text:p text:style-name="P47">通訊錄校對單、</text:p>
              </text:list-item>
              <text:list-item>
                <text:p text:style-name="P48">學生資料調查表、</text:p>
              </text:list-item>
              <text:list-item>
                <text:p text:style-name="P49">參加第八節名單(7/24返校日已發，如未繳回請繳回)、</text:p>
              </text:list-item>
              <text:list-item>
                <text:p text:style-name="P50">參加暑輔名單(7.24返校日已發如未繳回請繳回)</text:p>
              </text:list-item>
              <text:list-item>
                <text:p text:style-name="P51">114學年度第2學期學期成績單(7/24返校日已發，如未繳回請繳回)、</text:p>
              </text:list-item>
              <text:list-item>
                <text:p text:style-name="P52">「補行評量」家長通知單（僅部份學生）、</text:p>
              </text:list-item>
              <text:list-item>
                <text:p text:style-name="P53">「修業建議(預警)名單」家長通知單（僅部份學生）</text:p>
              </text:list-item>
            </text:list>
            <text:p text:style-name="P54">教學組</text:p>
            <text:p text:style-name="P55">班級課表</text:p>
            <text:p text:style-name="P56"/>
            <text:p text:style-name="P57"><text:span text:style-name="T58">設備組</text:span></text:p>
            <text:p text:style-name="P59">發教科書</text:p>
            <text:p text:style-name="P60"/>
            <text:p text:style-name="P61"/>
          </table:table-cell>
        </table:table-row>
        <table:table-row table:style-name="TableRow62">
          <table:table-cell table:style-name="TableCell63">
            <text:p text:style-name="P64"><text:s/>9：00</text:p>
          </table:table-cell>
          <table:table-cell table:style-name="TableCell65" table:number-columns-spanned="3">
            <text:p text:style-name="P66"><text:span text:style-name="T67">統一集合放學</text:span></text:p>
          </table:table-cell>
          <table:covered-table-cell/>
          <table:covered-table-cell/>
        </table:table-row>
      </table:table>
      <text:p text:style-name="內文"><text:span text:style-name="T68">預定</text:span><text:span text:style-name="T69">9</text:span><text:span text:style-name="T70">/3(</text:span><text:span text:style-name="T71">星期四)第5節自修課辦理幹部訓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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18T04:23:00Z</meta:creation-date>
    <dc:date>2026-08-18T04:23:00Z</dc:date>
    <meta:print-date>2025-01-07T01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1" meta:character-count="410" meta:row-count="2" meta:non-whitespace-character-count="350"/>
  </office:meta>
</office:document-meta>
</file>